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fo:margin-top="0.0694in" fo:margin-bottom="0.0694in"/>
    </style:style>
    <style:style style:name="T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5pt" style:font-size-asian="15pt" style:font-size-complex="15pt"/>
    </style:style>
    <style:style style:name="T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letter-kerning="false" fo:font-size="15pt" style:font-size-asian="15pt" style:font-size-complex="15pt"/>
    </style:style>
    <style:style style:name="P4" style:parent-style-name="內文" style:family="paragraph">
      <style:paragraph-properties fo:widows="2" fo:orphans="2"/>
    </style:style>
    <style:style style:name="T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6" style:parent-style-name="預設段落字型" style:family="text">
      <style:text-properties style:font-name="標楷體" style:font-name-asian="標楷體" style:font-name-complex="新細明體" style:letter-kerning="false"/>
    </style:style>
    <style:style style:name="T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8" style:parent-style-name="預設段落字型" style:family="text">
      <style:text-properties style:font-name="標楷體" style:font-name-asian="標楷體" style:font-name-complex="新細明體" style:letter-kerning="false"/>
    </style:style>
    <style:style style:name="T9" style:parent-style-name="預設段落字型" style:family="text">
      <style:text-properties style:font-name="標楷體" style:font-name-asian="標楷體" style:font-name-complex="新細明體" style:letter-kerning="false"/>
    </style:style>
    <style:style style:name="T1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2" style:parent-style-name="預設段落字型" style:family="text">
      <style:text-properties style:font-name="標楷體" style:font-name-asian="標楷體" style:font-name-complex="新細明體" style:letter-kerning="false"/>
    </style:style>
    <style:style style:name="T13" style:parent-style-name="預設段落字型" style:family="text">
      <style:text-properties style:font-name="標楷體" style:font-name-asian="標楷體" style:font-name-complex="新細明體" style:letter-kerning="false"/>
    </style:style>
    <style:style style:name="T1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5" style:parent-style-name="預設段落字型" style:family="text">
      <style:text-properties style:font-name="標楷體" style:font-name-asian="標楷體" style:font-name-complex="新細明體" style:letter-kerning="false"/>
    </style:style>
    <style:style style:name="T16" style:parent-style-name="預設段落字型" style:family="text">
      <style:text-properties style:font-name="標楷體" style:font-name-asian="標楷體" style:font-name-complex="新細明體" style:letter-kerning="false"/>
    </style:style>
    <style:style style:name="T1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8" style:parent-style-name="預設段落字型" style:family="text">
      <style:text-properties style:font-name="標楷體" style:font-name-asian="標楷體" style:font-name-complex="新細明體" style:letter-kerning="false"/>
    </style:style>
    <style:style style:name="P19" style:parent-style-name="內文" style:family="paragraph">
      <style:paragraph-properties fo:widows="2" fo:orphans="2"/>
    </style:style>
    <style:style style:name="T2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21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" style:parent-style-name="預設段落字型" style:family="text">
      <style:text-properties style:font-name="標楷體" style:font-name-asian="標楷體" style:font-name-complex="新細明體" style:letter-kerning="false"/>
    </style:style>
    <style:style style:name="T23" style:parent-style-name="預設段落字型" style:family="text">
      <style:text-properties style:font-name="標楷體" style:font-name-asian="標楷體" style:font-name-complex="新細明體" style:letter-kerning="false"/>
    </style:style>
    <style:style style:name="T2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25" style:parent-style-name="預設段落字型" style:family="text">
      <style:text-properties style:font-name="標楷體" style:font-name-asian="標楷體" style:font-name-complex="新細明體" style:letter-kerning="false"/>
    </style:style>
    <style:style style:name="T2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28" style:parent-style-name="預設段落字型" style:family="text">
      <style:text-properties style:font-name="標楷體" style:font-name-asian="標楷體" style:font-name-complex="新細明體" style:letter-kerning="false"/>
    </style:style>
    <style:style style:name="P29" style:parent-style-name="內文" style:family="paragraph">
      <style:paragraph-properties fo:widows="2" fo:orphans="2"/>
    </style:style>
    <style:style style:name="T30" style:parent-style-name="預設段落字型" style:family="text">
      <style:text-properties style:font-name="標楷體" style:font-name-asian="標楷體" style:font-name-complex="新細明體" style:letter-kerning="false"/>
    </style:style>
    <style:style style:name="P31" style:parent-style-name="內文" style:family="paragraph">
      <style:paragraph-properties fo:widows="2" fo:orphans="2"/>
    </style:style>
    <style:style style:name="T32" style:parent-style-name="預設段落字型" style:family="text">
      <style:text-properties style:font-name="標楷體" style:font-name-asian="標楷體" style:font-name-complex="新細明體" style:letter-kerning="false"/>
    </style:style>
    <style:style style:name="T3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34" style:parent-style-name="預設段落字型" style:family="text">
      <style:text-properties style:font-name="標楷體" style:font-name-asian="標楷體" style:font-name-complex="新細明體" style:letter-kerning="false"/>
    </style:style>
    <style:style style:name="P35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P36" style:parent-style-name="內文" style:family="paragraph">
      <style:paragraph-properties fo:widows="2" fo:orphans="2" fo:margin-top="0.0694in" fo:margin-bottom="0.0694in"/>
    </style:style>
    <style:style style:name="T37" style:parent-style-name="預設段落字型" style:family="text">
      <style:text-properties style:font-name="標楷體" style:font-name-asian="標楷體" style:font-name-complex="新細明體" style:letter-kerning="false"/>
    </style:style>
    <style:style style:name="T3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39" style:parent-style-name="預設段落字型" style:family="text">
      <style:text-properties style:font-name="標楷體" style:font-name-asian="標楷體" style:font-name-complex="新細明體" style:letter-kerning="false"/>
    </style:style>
    <style:style style:name="P40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1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P42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3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4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P45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6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7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P48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9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50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P5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52" style:parent-style-name="內文" style:family="paragraph">
      <style:paragraph-properties fo:widows="2" fo:orphans="2"/>
    </style:style>
    <style:style style:name="T53" style:parent-style-name="預設段落字型" style:family="text">
      <style:text-properties style:font-name="標楷體" style:font-name-asian="標楷體" style:font-name-complex="新細明體" style:letter-kerning="false"/>
    </style:style>
    <style:style style:name="P54" style:parent-style-name="內文" style:family="paragraph">
      <style:paragraph-properties fo:widows="2" fo:orphans="2"/>
    </style:style>
    <style:style style:name="T5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56" style:parent-style-name="預設段落字型" style:family="text">
      <style:text-properties style:font-name="標楷體" style:font-name-asian="標楷體" style:font-name-complex="新細明體" style:letter-kerning="false"/>
    </style:style>
    <style:style style:name="T5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58" style:parent-style-name="預設段落字型" style:family="text">
      <style:text-properties style:font-name="標楷體" style:font-name-asian="標楷體" style:font-name-complex="新細明體" style:letter-kerning="false"/>
    </style:style>
    <style:style style:name="T5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P60" style:parent-style-name="內文" style:family="paragraph">
      <style:paragraph-properties fo:widows="2" fo:orphans="2"/>
    </style:style>
    <style:style style:name="T6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62" style:parent-style-name="預設段落字型" style:family="text">
      <style:text-properties style:font-name="標楷體" style:font-name-asian="標楷體" style:font-name-complex="新細明體" style:letter-kerning="false"/>
    </style:style>
    <style:style style:name="T63" style:parent-style-name="預設段落字型" style:family="text">
      <style:text-properties style:font-name="標楷體" style:font-name-asian="標楷體" style:font-name-complex="新細明體" style:letter-kerning="false"/>
    </style:style>
    <style:style style:name="T6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65" style:parent-style-name="預設段落字型" style:family="text">
      <style:text-properties style:font-name="標楷體" style:font-name-asian="標楷體" style:font-name-complex="新細明體" style:letter-kerning="false"/>
    </style:style>
    <style:style style:name="T66" style:parent-style-name="預設段落字型" style:family="text">
      <style:text-properties style:font-name="標楷體" style:font-name-asian="標楷體" style:font-name-complex="新細明體" style:letter-kerning="false"/>
    </style:style>
    <style:style style:name="T6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68" style:parent-style-name="預設段落字型" style:family="text">
      <style:text-properties style:font-name="標楷體" style:font-name-asian="標楷體" style:font-name-complex="新細明體" style:letter-kerning="false"/>
    </style:style>
    <style:style style:name="T69" style:parent-style-name="預設段落字型" style:family="text">
      <style:text-properties style:font-name="標楷體" style:font-name-asian="標楷體" style:font-name-complex="新細明體" style:letter-kerning="false"/>
    </style:style>
    <style:style style:name="T7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71" style:parent-style-name="預設段落字型" style:family="text">
      <style:text-properties style:font-name="標楷體" style:font-name-asian="標楷體" style:font-name-complex="新細明體" style:letter-kerning="false"/>
    </style:style>
    <style:style style:name="T72" style:parent-style-name="預設段落字型" style:family="text">
      <style:text-properties style:font-name="標楷體" style:font-name-asian="標楷體" style:font-name-complex="新細明體" style:letter-kerning="false"/>
    </style:style>
    <style:style style:name="T7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74" style:parent-style-name="預設段落字型" style:family="text">
      <style:text-properties style:font-name="標楷體" style:font-name-asian="標楷體" style:font-name-complex="新細明體" style:letter-kerning="false"/>
    </style:style>
    <style:style style:name="P75" style:parent-style-name="內文" style:family="paragraph">
      <style:paragraph-properties fo:widows="2" fo:orphans="2"/>
    </style:style>
    <style:style style:name="T7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P77" style:parent-style-name="內文" style:family="paragraph">
      <style:paragraph-properties fo:widows="2" fo:orphans="2"/>
    </style:style>
    <style:style style:name="T78" style:parent-style-name="預設段落字型" style:family="text">
      <style:text-properties style:font-name="標楷體" style:font-name-asian="標楷體" style:font-name-complex="新細明體" style:letter-kerning="false"/>
    </style:style>
    <style:style style:name="P79" style:parent-style-name="內文" style:family="paragraph">
      <style:paragraph-properties fo:widows="2" fo:orphans="2"/>
    </style:style>
    <style:style style:name="T80" style:parent-style-name="預設段落字型" style:family="text">
      <style:text-properties style:font-name="Segoe UI Emoji" style:font-name-asian="標楷體" style:font-name-complex="Segoe UI Emoji" style:letter-kerning="false"/>
    </style:style>
    <style:style style:name="T81" style:parent-style-name="預設段落字型" style:family="text">
      <style:text-properties style:font-name="標楷體" style:font-name-asian="標楷體" style:font-name-complex="新細明體" style:letter-kerning="false"/>
    </style:style>
    <style:style style:name="P82" style:parent-style-name="內文" style:family="paragraph">
      <style:text-properties style:font-name="標楷體" style:font-name-asian="標楷體"/>
    </style:style>
    <style:style style:family="graphic" style:name="a0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2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h text:style-name="P1" text:outline-level="2"><text:span text:style-name="T2">【學生社團幹部撤銷暨職務交接切結書】</text:span><text:span text:style-name="T3">(範本參照)</text:span></text:h>
      <text:p text:style-name="P4"><text:span text:style-name="T5">立切結書人（被撤銷職務人）：</text:span><text:span text:style-name="T6"><text:s/>____________________</text:span><text:span text:style-name="T7">學號：</text:span><text:span text:style-name="T8"><text:s/>____________________</text:span><text:span text:style-name="T9"><text:line-break/></text:span><text:span text:style-name="T10">班</text:span><text:span text:style-name="T11">級：</text:span><text:span text:style-name="T12"><text:s/>____________________</text:span><text:span text:style-name="T13"><text:s/></text:span><text:span text:style-name="T14">聯絡電話：</text:span><text:span text:style-name="T15"><text:s/>____________________</text:span><text:span text:style-name="T16"><text:line-break/></text:span><text:span text:style-name="T17">原任職務：</text:span><text:span text:style-name="T18"><text:s/>____________________（例：副社長／總務／公關）</text:span></text:p>
      <text:p text:style-name="P19"><text:span text:style-name="T20">撤銷職務原因：</text:span><text:span text:style-name="T21"><text:s/>___________________________________________________________</text:span><text:span text:style-name="T22"><text:line-break/>（例：經幹部會議決議未履行職務職責／違反社團章程與校規／經評估不適任）</text:span><text:span text:style-name="T23"><text:line-break/></text:span><text:span text:style-name="T24">職務撤銷生效日期：</text:span><text:span text:style-name="T25"><text:s/>中華民國 _________ 年 _____ 月 _____ 日</text:span><text:span text:style-name="T26"><text:line-break/></text:span><text:span text:style-name="T27">新任接替人（或指定點交人）：</text:span><text:span text:style-name="T28"><text:s/>____________________</text:span></text:p>
      <text:p text:style-name="P29"><text:span text:style-name="T30"><draw:custom-shape svg:x="0in" svg:y="0in" svg:width="0in" svg:height="0.01042in" draw:z-index="0" draw:id="id0" draw:style-name="a0" draw:name="Horizontal Line 2" text:anchor-type="as-char"><svg:title/><svg:desc/><draw:enhanced-geometry draw:type="non-primitive" svg:viewBox="0 0 21600 21600" draw:enhanced-path="M 0 0 L 21600 0 21600 21600 0 21600 Z N"/></draw:custom-shape></text:span></text:p>
      <text:p text:style-name="P31"><text:span text:style-name="T32">緣立切結書人原任<text:s/></text:span><text:span text:style-name="T33">_______________________（社團全銜）</text:span><text:span text:style-name="T34">（以下簡稱本社）之上述幹部職務，茲因上述撤銷原因，經本社幹部會議／社員大會依章程決議撤銷立切結書人之幹部職務。立切結書人對此決議已充分知悉，為釐清職務責任並確保本社後續運作順暢，特立本切結書並承諾遵守下列事項：</text:span></text:p>
      <text:h text:style-name="P35" text:outline-level="2">一、 社團財產與文件強制移交</text:h>
      <text:list text:style-name="LFO1" text:continue-numbering="true">
        <text:list-item>
          <text:p text:style-name="P36"><text:span text:style-name="T37">立切結書人承諾於本切結書簽署後<text:s/></text:span><text:span text:style-name="T38">___ 日內</text:span><text:span text:style-name="T39">，將任職期間所保管之本社所有公物、財產設備（如：社團器材、財產清冊、活動物資等）全數列冊移交予新任接替人或本社指定之人，絕無私自留存、隱匿或故意毀損之情事。</text:span></text:p>
        </text:list-item>
        <text:list-item>
          <text:p text:style-name="P40">任職期間之所有紙本檔案、活動企劃書、會議紀錄、通訊錄等社團資產，應完整歸還，不得私自拷貝外洩。</text:p>
        </text:list-item>
      </text:list>
      <text:h text:style-name="P41" text:outline-level="2">二、 社團經費與帳目釐清（若無經手財務，本項仍具備查效力）</text:h>
      <text:list text:style-name="LFO2" text:continue-numbering="true">
        <text:list-item>
          <text:p text:style-name="P42">立切結書人承諾配合本社進行任職期間經手之所有經費、收入、支出、學校補助款、贊助款項及所有收支憑證（發票、收據）之清點與結算，並交回相關之存摺、印章與密碼。</text:p>
        </text:list-item>
        <text:list-item>
          <text:p text:style-name="P43">若日後經查證，立切結書人於任職期間有帳目不實、侵占社團公款、不明挪用或致本社受有財務損失之情事，立切結書人願負完全之財務賠償責任，並接受學校校規（送交學務處懲處）及相關法律處置。</text:p>
        </text:list-item>
      </text:list>
      <text:h text:style-name="P44" text:outline-level="2">三、 網路社群平台權限全面收回</text:h>
      <text:list text:style-name="LFO3" text:continue-numbering="true">
        <text:list-item>
          <text:p text:style-name="P45">立切結書人應立即移交並退出本社所有官方網站、社群媒體平台（如：Facebook 粉絲專頁/社團、Instagram、LINE 官方帳號、活動群組、電子信箱等）之管理員與最高管理權限。</text:p>
        </text:list-item>
        <text:list-item>
          <text:p text:style-name="P46">自職務撤銷生效日起，立切結書人不得擅自登入、修改密碼、發布任何言論或代表本社進行任何線上線下活動。</text:p>
        </text:list-item>
      </text:list>
      <text:soft-page-break/>
      <text:h text:style-name="P47" text:outline-level="2">四、 職權終止與學校行政責任</text:h>
      <text:list text:style-name="LFO4" text:continue-numbering="true">
        <text:list-item>
          <text:p text:style-name="P48">自職務撤銷生效日起，立切結書人立即喪失代表本社之權限，不得再以本社幹部名義對外簽署任何契約、承諾、借貸、或向學校課指組申請活動經費、場地。</text:p>
        </text:list-item>
        <text:list-item>
          <text:p text:style-name="P49">若因違反前項規定，致本社、學校或他人權益受損，立切結書人願自負一切法律與行政責任，概與本社無涉。</text:p>
        </text:list-item>
      </text:list>
      <text:h text:style-name="P50" text:outline-level="2">五、 學校聲譽與保密義務</text:h>
      <text:p text:style-name="P51">立切結書人承諾，對於任職期間所知悉之本社內部機密、社員個人資料（如身分證字號、電話等），於職務撤銷後仍負有永久保密之義務。且不得於公開場合或網路平台（如 Dcard、PTT、Thread 等）發表損害本社或學校聲譽之不實言論。</text:p>
      <text:p text:style-name="P52"><text:span text:style-name="T53"><draw:custom-shape svg:x="0in" svg:y="0in" svg:width="0in" svg:height="0.01042in" draw:z-index="0" draw:id="id1" draw:style-name="a1" draw:name="Horizontal Line 3" text:anchor-type="as-char"><svg:title/><svg:desc/><draw:enhanced-geometry draw:type="non-primitive" svg:viewBox="0 0 21600 21600" draw:enhanced-path="M 0 0 L 21600 0 21600 21600 0 21600 Z N"/></draw:custom-shape></text:span></text:p>
      <text:p text:style-name="P54"><text:span text:style-name="T55">此致</text:span><text:span text:style-name="T56"><text:line-break/></text:span><text:span text:style-name="T57">_______________________（社團全銜）</text:span><text:span text:style-name="T58"><text:line-break/></text:span><text:span text:style-name="T59">_______________________（學務處課外活動指導組／學校相關主管單位）</text:span></text:p>
      <text:p text:style-name="P60"><text:span text:style-name="T61">立切結書人（被撤銷職務人簽章）：</text:span><text:span text:style-name="T62"><text:s/>_________________________</text:span><text:span text:style-name="T63"><text:line-break/></text:span><text:span text:style-name="T64">法定代理人（若立切結書人未滿18歲需簽署）：</text:span><text:span text:style-name="T65"><text:s/>_________________________</text:span><text:span text:style-name="T66"><text:line-break/></text:span><text:span text:style-name="T67">新任接替人／指定點交人（簽章）：</text:span><text:span text:style-name="T68"><text:s/>_________________________</text:span><text:span text:style-name="T69"><text:line-break/></text:span><text:span text:style-name="T70">社團現任負責人（社長簽章）：</text:span><text:span text:style-name="T71"><text:s/>_________________________</text:span><text:span text:style-name="T72"><text:line-break/></text:span><text:span text:style-name="T73">社團指導老師（見證簽章）：</text:span><text:span text:style-name="T74"><text:s/>_________________________</text:span></text:p>
      <text:p text:style-name="P75"><text:span text:style-name="T76">中華民國 _____ 年 _____ 月 _____ 日</text:span></text:p>
      <text:p text:style-name="P77"><text:span text:style-name="T78"><draw:custom-shape svg:x="0in" svg:y="0in" svg:width="0in" svg:height="0.01042in" draw:z-index="0" draw:id="id2" draw:style-name="a2" draw:name="Horizontal Line 4" text:anchor-type="as-char"><svg:title/><svg:desc/><draw:enhanced-geometry draw:type="non-primitive" svg:viewBox="0 0 21600 21600" draw:enhanced-path="M 0 0 L 21600 0 21600 21600 0 21600 Z N"/></draw:custom-shape></text:span></text:p>
      <text:p text:style-name="P79"><text:span text:style-name="T80">💡</text:span><text:span text:style-name="T81"><text:s/>行政小提醒：本切結書建議一式三份，由被撤銷人、社團各執一份，另一份隨同「社團幹部異動申請書」及「會議紀錄」送交學校課指組備查，以保障社團的法律權益。</text:span></text:p>
      <text:p text:style-name="P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標題2字元" style:display-name="標題 2 字元" style:family="text" style:parent-style-name="預設段落字型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強調斜體" style:display-name="強調斜體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81in" fo:margin-left="0.7875in" fo:margin-bottom="1in" fo:margin-right="0.787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格式一</dc:title>
    <dc:description/>
    <dc:subject/>
    <meta:initial-creator>FreshXP</meta:initial-creator>
    <dc:creator>Renee</dc:creator>
    <meta:creation-date>2026-09-02T05:57:00Z</meta:creation-date>
    <dc:date>2026-09-02T05:57:00Z</dc:date>
    <meta:template xlink:href="Normal" xlink:type="simple"/>
    <meta:editing-cycles>2</meta:editing-cycles>
    <meta:editing-duration>PT60S</meta:editing-duration>
    <meta:document-statistic meta:page-count="2" meta:paragraph-count="3" meta:word-count="252" meta:character-count="1690" meta:row-count="12" meta:non-whitespace-character-count="1441"/>
  </office:meta>
</office:document-meta>
</file>